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, Helvetica, Univers, 'Zurich BT'"/>
    <style:font-face style:name="Arial1" svg:font-family="Arial, sans-serif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e1" style:family="table">
      <style:table-properties style:width="16.986cm" table:align="center"/>
    </style:style>
    <style:style style:name="Tabelle1.A" style:family="table-column">
      <style:table-column-properties style:column-width="16.986cm"/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Table_20_Contents">
      <style:paragraph-properties fo:margin-top="0cm" fo:margin-bottom="0.499cm" fo:text-align="center" style:justify-single-word="false"/>
    </style:style>
    <style:style style:name="P3" style:family="paragraph" style:parent-style-name="Table_20_Contents">
      <style:paragraph-properties fo:margin-top="0cm" fo:margin-bottom="0.499cm" fo:text-align="center" style:justify-single-word="false"/>
      <style:text-properties style:font-name="Arial1" fo:font-size="14pt" fo:font-style="italic"/>
    </style:style>
    <style:style style:name="T1" style:family="text">
      <style:text-properties fo:font-size="18pt" fo:font-weight="bold"/>
    </style:style>
    <style:style style:name="T2" style:family="text">
      <style:text-properties fo:font-weight="bold"/>
    </style:style>
    <style:style style:name="T3" style:family="text">
      <style:text-properties fo:color="#00aaff"/>
    </style:style>
    <style:style style:name="T4" style:family="text">
      <style:text-properties fo:color="#00aaff" style:font-name="Arial2" fo:font-style="italic" fo:font-weight="bold"/>
    </style:style>
    <style:style style:name="T5" style:family="text">
      <style:text-properties fo:font-size="14pt" fo:font-weight="bold"/>
    </style:style>
    <style:style style:name="T6" style:family="text">
      <style:text-properties fo:color="#00000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able:table table:name="Tabelle1" table:style-name="Tabelle1">
        <table:table-column table:style-name="Tabelle1.A"/>
        <table:table-row>
          <table:table-cell office:value-type="string">
            <text:p text:style-name="P1"><text:span text:style-name="T1">Haftungsausschluss</text:span><text:span text:style-name="T2">:</text:span> <text:a xlink:type="simple" xlink:href="http://www.disclaimer.de/disclaimer.htm" office:target-frame-name="_blank" xlink:show="new" text:style-name="Internet_20_link" text:visited-style-name="Visited_20_Internet_20_Link"><text:span text:style-name="T4">Disclaimer</text:span></text:a></text:p>
            <text:p text:style-name="P1"><text:span text:style-name="T3"> </text:span><text:line-break/><text:span text:style-name="T5">Datenschutz nach § 13 des </text:span><text:a xlink:type="simple" xlink:href="https://www.google.de/url?sa=t&amp;rct=j&amp;q=&amp;esrc=s&amp;source=web&amp;cd=1&amp;cad=rja&amp;uact=8&amp;ved=0ahUKEwjfwazV1fbbAhUBOpoKHUwEDJ0QFgguMAA&amp;url=https%3A%2F%2Fwww.gesetze-im-internet.de%2Ftmg%2FBJNR017910007.html&amp;usg=AOvVaw15FUNNRMREfzdqzeu-ANmD" text:style-name="Internet_20_link" text:visited-style-name="Visited_20_Internet_20_Link"><text:span text:style-name="T6">TMG</text:span></text:a><text:a xlink:type="simple" xlink:href="https://www.google.de/url?sa=t&amp;rct=j&amp;q=&amp;esrc=s&amp;source=web&amp;cd=1&amp;cad=rja&amp;uact=8&amp;ved=0ahUKEwjfwazV1fbbAhUBOpoKHUwEDJ0QFgguMAA&amp;url=https%3A%2F%2Fwww.gesetze-im-internet.de%2Ftmg%2FBJNR017910007.html&amp;usg=AOvVaw15FUNNRMREfzdqzeu-ANmD" text:style-name="Internet_20_link" text:visited-style-name="Visited_20_Internet_20_Link"> </text:a></text:p>
            <text:p text:style-name="P2"><text:a xlink:type="simple" xlink:href="https://www.google.de/url?sa=t&amp;rct=j&amp;q=&amp;esrc=s&amp;source=web&amp;cd=1&amp;cad=rja&amp;uact=8&amp;ved=0ahUKEwjfwazV1fbbAhUBOpoKHUwEDJ0QFgguMAA&amp;url=https%3A%2F%2Fwww.gesetze-im-internet.de%2Ftmg%2FBJNR017910007.html&amp;usg=AOvVaw15FUNNRMREfzdqzeu-ANmD" text:style-name="Internet_20_link" text:visited-style-name="Visited_20_Internet_20_Link"><text:span text:style-name="T6">Telemediengesetz - Gesetze im Internet</text:span></text:a></text:p>
            <text:p text:style-name="P3">Die Betreiber dieser Seiten nehmen den Schutz Ihrer persönlichen Daten sehr ernst. Wir behandeln Ihre personenbezogenen Daten vertraulich und entsprechend der gesetzlichen Datenschutzvorschriften sowie dieser Datenschutzerklärung.</text:p>
            <text:p text:style-name="P3">Die Nutzung unserer Webseite ist in der Regel ohne Angabe personenbezogener Daten möglich. Soweit auf unseren Seiten personenbezogene Daten (beispielsweise Name, Anschrift oder E-Mail-Adressen) erhoben werden, erfolgt dies, soweit möglich, stets auf freiwilliger Basis. Diese Daten werden ohne Ihre ausdrückliche Zustimmung nicht an Dritte weitergegeben.</text:p>
            <text:p text:style-name="P3">Wir weisen darauf hin, dass die Datenübertragung im Internet (z.B. bei der Kommunikation per E-Mail) Sicherheitslücken aufweisen kann. Ein lückenloser Schutz der Daten vor dem Zugriff durch Dritte ist nicht möglich.</text:p>
            <text:p text:style-name="Table_20_Contents"/>
          </table:table-cell>
        </table:table-row>
        <table:table-row>
          <table:table-cell office:value-type="string">
            <text:p text:style-name="Table_20_Contents"><text:span text:style-name="T2">Datenschutzerklärung (DSGVO)   </text:span><text:a xlink:type="simple" xlink:href="https://de-livepages.strato.com/wizard/w4/manageContentLinkObject.jsp?pos=20467432&amp;" office:target-frame-name="_blank" xlink:show="new" text:style-name="Internet_20_link" text:visited-style-name="Visited_20_Internet_20_Link"><text:span text:style-name="T2">EU 25.5.2018</text:span></text:a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, Helvetica, Univers, 'Zurich BT'"/>
    <style:font-face style:name="Arial1" svg:font-family="Arial, sans-serif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Werner Bohlmann</meta:initial-creator>
    <meta:creation-date>2018-07-15T08:49:47.81</meta:creation-date>
    <meta:printed-by>Werner Bohlmann</meta:printed-by>
    <meta:print-date>2018-07-15T08:50:02.01</meta:print-date>
    <dc:date>2019-03-19T11:57:33.14</dc:date>
    <dc:creator>Werner Bohlmann</dc:creator>
    <meta:editing-duration>PT3M9S</meta:editing-duration>
    <meta:editing-cycles>3</meta:editing-cycles>
    <meta:generator>OpenOffice/4.1.5$Win32 OpenOffice.org_project/415m1$Build-9789</meta:generator>
    <meta:document-statistic meta:table-count="1" meta:image-count="0" meta:object-count="0" meta:page-count="1" meta:paragraph-count="7" meta:word-count="119" meta:character-count="942"/>
  </office:meta>
</office:document-meta>
</file>